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544000002D15B379823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roid Sans Mono" svg:font-family="'Droid Sans Mono', monospac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Ubuntu Nerd Font" svg:font-family="'Ubuntu Nerd Font'" style:font-pitch="variable"/>
  </office:font-face-decls>
  <office:automatic-styles>
    <style:style style:name="P1" style:family="paragraph" style:parent-style-name="Heading_20_1">
      <style:text-properties officeooo:paragraph-rsid="00112901"/>
    </style:style>
    <style:style style:name="P2" style:family="paragraph" style:parent-style-name="Standard">
      <style:text-properties style:font-name="Ubuntu Nerd Font" officeooo:rsid="00112901" officeooo:paragraph-rsid="00112901"/>
    </style:style>
    <style:style style:name="P3" style:family="paragraph" style:parent-style-name="Standard">
      <style:text-properties style:font-name="Ubuntu Nerd Font" officeooo:paragraph-rsid="00112901"/>
    </style:style>
    <style:style style:name="P4" style:family="paragraph" style:parent-style-name="Standard">
      <style:paragraph-properties fo:margin-left="0cm" fo:margin-right="0cm" style:line-height-at-least="0.503cm" fo:text-indent="0cm" style:auto-text-indent="false"/>
      <style:text-properties fo:color="#f8f8f2" loext:opacity="100%" style:font-name="Droid Sans Mono" fo:font-size="10.5pt" fo:font-weight="normal" fo:background-color="#0e1419"/>
    </style:style>
    <style:style style:name="P5" style:family="paragraph" style:parent-style-name="Standard">
      <style:paragraph-properties style:writing-mode="lr-tb"/>
      <style:text-properties style:font-name="Ubuntu Nerd Font" officeooo:rsid="00112901" officeooo:paragraph-rsid="00112901"/>
    </style:style>
    <style:style style:name="T1" style:family="text">
      <style:text-properties officeooo:rsid="00112901"/>
    </style:style>
    <style:style style:name="T2" style:family="text">
      <style:text-properties officeooo:rsid="0015d73b"/>
    </style:style>
    <style:style style:name="T3" style:family="text">
      <style:text-properties officeooo:rsid="0012e114"/>
    </style:style>
    <style:style style:name="T4" style:family="text">
      <style:text-properties officeooo:rsid="00145592"/>
    </style:style>
    <style:style style:name="T5" style:family="text">
      <style:text-properties fo:color="#f8f8f2" loext:opacity="100%" style:font-name="Droid Sans Mono" fo:font-size="10.5pt" fo:font-weight="normal" fo:background-color="#0e1419" loext:char-shading-value="0"/>
    </style:style>
    <style:style style:name="T6" style:family="text">
      <style:text-properties fo:color="#ff79c6" loext:opacity="100%" style:font-name="Droid Sans Mono" fo:font-size="10.5pt" fo:font-weight="normal" fo:background-color="#0e1419" loext:char-shading-value="0"/>
    </style:style>
    <style:style style:name="T7" style:family="text">
      <style:text-properties fo:color="#f1fa8c" loext:opacity="100%" style:font-name="Droid Sans Mono" fo:font-size="10.5pt" fo:font-weight="normal" fo:background-color="#0e1419" loext:char-shading-value="0"/>
    </style:style>
    <style:style style:name="T8" style:family="text">
      <style:text-properties fo:color="#8be9fd" loext:opacity="100%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T1">Introducción al Desarrollo de Software</text:span></text:h>
      <text:h text:style-name="Heading_20_3" text:outline-level="3"><text:span text:style-name="T1">Unidad 1</text:span><text:line-break/></text:h>
      <text:p text:style-name="P2">Hola profesora Ana Laura Almada, le dejo mi experiencia en este documento.</text:p>
      <text:p text:style-name="P3"><text:span text:style-name="T1">Primero quiero </text:span><text:span text:style-name="T2">comentarle</text:span><text:span text:style-name="T1"> que uso para editar código vim o </text:span><text:span text:style-name="T2">n</text:span><text:span text:style-name="T1">vim; pero en el documento y videos que es presentan en esta unidad me hizo conocer un IDE que desconocía que existía y es la versión Libre de Visual <text:s/>Studio Code es decir VS Codium. Había usado Visual Studio Code ya que es un</text:span><text:span text:style-name="T3">o de los IDE’s mas conocidos pero no me gustaba por ser de Microsoft y toda su telemetría que tiene ese IDE. Por suerte descubrí VSCodium gracias a esta materia y como no puedo perder las manias le instalé la extensión de Vim además de Python y el theme Dracula At Night.<text:line-break/><text:line-break/></text:span><text:span text:style-name="T4">El código que hice para el “Hola Mundo” es:<text:line-break/></text:span><text:span text:style-name="T5">saludo </text:span><text:span text:style-name="T6">=</text:span><text:span text:style-name="T5"> </text:span><text:span text:style-name="T7">"Hola Mundo"</text:span></text:p>
      <text:p text:style-name="P4"><text:span text:style-name="T8">print</text:span>(saludo)</text:p>
      <text:p text:style-name="P5"><text:line-break/><text:span text:style-name="T4">También adjunto una imagen del IDE y la ejecución del .py tanto por el IDE como por consola.<text:line-break/><text:line-break/></text:span><draw:frame draw:style-name="fr1" draw:name="Imagen1" text:anchor-type="char" svg:x="0cm" svg:y="1.806cm" svg:width="17cm" svg:height="9.093cm" draw:z-index="0"><draw:image xlink:href="Pictures/1000000000000544000002D15B379823.jpg" xlink:type="simple" xlink:show="embed" xlink:actuate="onLoad" draw:mime-type="image/jpeg"/></draw:frame><text:span text:style-name="T4">Saludos.<text:line-break/>Federico Mazzei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roid Sans Mono" svg:font-family="'Droid Sans Mono', monospac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Ubuntu Nerd Font" svg:font-family="'Ubuntu Nerd Font'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AR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AR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6-19T09:11:44.065808463</meta:creation-date>
    <dc:date>2026-06-19T11:43:44.872710980</dc:date>
    <meta:editing-duration>PT1H51M14S</meta:editing-duration>
    <meta:editing-cycles>3</meta:editing-cycles>
    <meta:generator>LibreOffice/25.2.3.2$Linux_X86_64 LibreOffice_project/520$Build-2</meta:generator>
    <meta:document-statistic meta:table-count="0" meta:image-count="1" meta:object-count="0" meta:page-count="1" meta:paragraph-count="6" meta:word-count="159" meta:character-count="877" meta:non-whitespace-character-count="719"/>
  </office:meta>
</office:document-meta>
</file>